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Text_20_body">
      <style:paragraph-properties fo:text-align="justify" style:justify-single-word="false"/>
    </style:style>
    <style:style style:name="P2" style:family="paragraph" style:parent-style-name="Heading_20_1">
      <style:paragraph-properties fo:text-align="center" style:justify-single-word="false"/>
      <style:text-properties fo:font-size="11pt" style:font-size-asian="11pt" style:font-size-complex="11pt"/>
    </style:style>
    <style:style style:name="P3" style:family="paragraph" style:parent-style-name="Heading_20_1">
      <style:paragraph-properties fo:text-align="center" style:justify-single-word="false"/>
      <style:text-properties fo:font-size="11pt" officeooo:paragraph-rsid="000d1dca" style:font-size-asian="11pt" style:font-size-complex="11pt"/>
    </style:style>
    <style:style style:name="P4" style:family="paragraph" style:parent-style-name="Text_20_body">
      <style:paragraph-properties fo:text-align="justify" style:justify-single-word="false"/>
      <style:text-properties fo:font-size="11pt" style:font-size-asian="11pt" style:font-size-complex="11pt"/>
    </style:style>
    <style:style style:name="P5" style:family="paragraph" style:parent-style-name="Text_20_body">
      <style:paragraph-properties fo:text-align="justify" style:justify-single-word="false"/>
      <style:text-properties fo:font-size="11pt" officeooo:paragraph-rsid="000d1a14" style:font-size-asian="11pt" style:font-size-complex="11pt"/>
    </style:style>
    <style:style style:name="P6" style:family="paragraph" style:parent-style-name="Text_20_body" style:list-style-name="L1">
      <style:paragraph-properties fo:margin-top="0cm" fo:margin-bottom="0cm" style:contextual-spacing="false" fo:text-align="justify" style:justify-single-word="false"/>
      <style:text-properties fo:font-size="11pt" style:font-size-asian="11pt" style:font-size-complex="11pt"/>
    </style:style>
    <style:style style:name="P7" style:family="paragraph" style:parent-style-name="Text_20_body" style:list-style-name="L1">
      <style:paragraph-properties fo:text-align="justify" style:justify-single-word="false"/>
      <style:text-properties fo:font-size="11pt" style:font-size-asian="11pt" style:font-size-complex="11pt"/>
    </style:style>
    <style:style style:name="P8" style:family="paragraph" style:parent-style-name="Text_20_body" style:list-style-name="L2">
      <style:paragraph-properties fo:margin-top="0cm" fo:margin-bottom="0cm" style:contextual-spacing="false" fo:text-align="justify" style:justify-single-word="false"/>
      <style:text-properties fo:font-size="11pt" style:font-size-asian="11pt" style:font-size-complex="11pt"/>
    </style:style>
    <style:style style:name="P9" style:family="paragraph" style:parent-style-name="Text_20_body" style:list-style-name="L2">
      <style:paragraph-properties fo:text-align="justify" style:justify-single-word="false"/>
      <style:text-properties fo:font-size="11pt" style:font-size-asian="11pt" style:font-size-complex="11pt"/>
    </style:style>
    <style:style style:name="P10" style:family="paragraph" style:parent-style-name="Text_20_body">
      <style:paragraph-properties fo:text-align="justify" style:justify-single-word="fals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ize="11pt" style:font-size-asian="11pt" style:font-size-complex="11pt"/>
    </style:style>
    <style:style style:name="T3" style:family="text">
      <style:text-properties fo:font-size="11pt" officeooo:rsid="000d6dad" style:font-size-asian="11pt" style:font-size-complex="11pt"/>
    </style:style>
    <style:style style:name="T4" style:family="text">
      <style:text-properties fo:font-size="11pt" fo:font-weight="normal" style:font-size-asian="11pt" style:font-weight-asian="normal" style:font-size-complex="11pt" style:font-weight-complex="normal"/>
    </style:style>
    <style:style style:name="T5" style:family="text">
      <style:text-properties loext:padding="0cm" loext:border="none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3" text:outline-level="1"><text:span text:style-name="Strong_20_Emphasis"><text:span text:style-name="T5">Wymagania edukacyjne oraz warunki i sposoby oceniania z edukacji zdrowotnej</text:span></text:span> w klasach IV–VI</text:h>
      <text:p text:style-name="P1"><text:span text:style-name="T2">W edukacji zdrowotnej stosowane będą </text:span><text:span text:style-name="Strong_20_Emphasis"><text:span text:style-name="T4">alternatywne sposoby oceniania z elementami oceniania kształtującego oraz oceną sumującą na koniec semestru i roku szkolnego</text:span></text:span><text:span text:style-name="T4">.</text:span></text:p>
      <text:p text:style-name="P4">Ocenianie będzie uwzględniało w szczególności:</text:p>
      <text:list text:style-name="L1">
        <text:list-item>
          <text:p text:style-name="P6">stopień osiągnięcia wymagań edukacyjnych, </text:p>
        </text:list-item>
        <text:list-item>
          <text:p text:style-name="P6">wiedzę i umiejętności oraz ich wykorzystanie w praktyce, </text:p>
        </text:list-item>
        <text:list-item>
          <text:p text:style-name="P6">aktywność, zaangażowanie i systematyczność, </text:p>
        </text:list-item>
        <text:list-item>
          <text:p text:style-name="P6">wykonywanie zadań indywidualnych i grupowych, </text:p>
        </text:list-item>
        <text:list-item>
          <text:p text:style-name="P6">udział w projektach i działaniach praktycznych, </text:p>
        </text:list-item>
        <text:list-item>
          <text:p text:style-name="P6">samodzielność, odpowiedzialność i umiejętność współpracy, </text:p>
        </text:list-item>
        <text:list-item>
          <text:p text:style-name="P6">formułowanie wniosków i refleksji, </text:p>
        </text:list-item>
        <text:list-item>
          <text:p text:style-name="P6">samoocenę ucznia, </text:p>
        </text:list-item>
        <text:list-item>
          <text:p text:style-name="P7">realizację co najmniej jednego doświadczenia edukacyjnego w ciągu roku szkolnego. </text:p>
        </text:list-item>
      </text:list>
      <text:p text:style-name="P1"><text:span text:style-name="T2">Podsumowanie pracy może odbywać się z wykorzystaniem </text:span><text:span text:style-name="Strong_20_Emphasis"><text:span text:style-name="T4">kart samooceny i kart umiejętności</text:span></text:span><text:span text:style-name="T2"> odnoszących się do realizowanych wymagań.</text:span></text:p>
      <text:p text:style-name="P5">Doświadczenie edukacyjne będzie miało charakter praktyczny i może być realizowane indywidualnie lub zespołowo. Uczeń realizuje w każdym roku szkolnym <text:span text:style-name="T1">przynajmniej jedno</text:span> doświadczenie edukacyjne wybrane samodzielnie lub z nauczycielem:</text:p>
      <text:p text:style-name="P4">1) w grupie przygotowuje plany pozaszkolnych aktywności fizycznych, w trakcie roku szkolnego pod kierunkiem nauczyciela realizuje przygotowane plany, a następnie podsumowuje ten proces;</text:p>
      <text:p text:style-name="P4">2) samodzielnie wyszukuje przepis na zdrowy posiłek, wybiera produkty, przygotowuje posiłek, analizuje go pod kątem wartości odżywczych i prezentuje jego wynik w formie ustalonej z nauczycielem;</text:p>
      <text:p text:style-name="P4">3) przez ustalony z nauczycielem czas prowadzi dziennik, w którym dokonuje pozytywnej autorefleksji – zapisuje lub w inny sposób przedstawia swoje osiągnięcia i powody do dumy;</text:p>
      <text:p text:style-name="P4">4) w grupie przygotowuje i wykonuje przedstawienie na temat związany z przyjmowaniem i pełnieniem różnych ról społecznych;</text:p>
      <text:p text:style-name="P4">5) przez ustalony z nauczycielem czas prowadzi dziennik, w którym zapisuje swoje obserwacje i refleksje na temat zmian związanych z okresem dojrzewania;</text:p>
      <text:p text:style-name="P4">6) pracując w grupie, tworzy prace, z wykorzystaniem różnych środków wyrazu (np. komiks, plakat, opowiadanie), na temat stawiania granic;</text:p>
      <text:p text:style-name="P4">7) indywidualnie lub w grupie tworzy mapę swojej okolicy, zaznaczając miejsca, które sprzyjają budowaniu zdrowych nawyków (np. parki, skwery, ścieżki rowerowe), oraz miejsca, w których przebywanie może szkodzić zdrowiu (np. ruchliwe ulice, miejsca bez zieleni);</text:p>
      <text:p text:style-name="P4">8) przez czas ustalony z nauczycielem prowadzi ewidencję czasu aktywności w Internecie, podsumowuje ten proces i tworzy listę własnych sposobów na ograniczenie czasu spędzanego w sieci;</text:p>
      <text:p text:style-name="P4">9) podejmuje inne działanie w obszarze edukacji zdrowotnej, ustalone z nauczycielem</text:p>
      <text:p text:style-name="P1"><text:span text:style-name="T2"><text:tab/>Na koniec semestru i roku szkolnego ustalana będzie </text:span><text:span text:style-name="Strong_20_Emphasis"><text:span text:style-name="T2">ocena klasyfikacyjna o charakterze sumującym</text:span></text:span><text:span text:style-name="T2">, wynikająca z całościowej analizy osiągnięć ucznia oraz stopnia spełnienia wymagań edukacyjnych.</text:span></text:p>
      <text:p text:style-name="P1"><text:span text:style-name="T2"/></text:p>
      <text:h text:style-name="P2" text:outline-level="1"><text:soft-page-break/><text:span text:style-name="Strong_20_Emphasis"><text:span text:style-name="T5">Wymagania edukacyjne oraz warunki i sposoby oceniania z edukacji zdrowotnej</text:span></text:span> w klasach VII–VIII</text:h>
      <text:p text:style-name="P1"><text:span text:style-name="T2">W edukacji zdrowotnej stosowane będą </text:span><text:span text:style-name="Strong_20_Emphasis"><text:span text:style-name="T4">alternatywne sposoby oceniania z elementami oceniania kształtującego oraz oceną sumującą na koniec semestru i roku szkolnego</text:span></text:span><text:span text:style-name="T4">.</text:span></text:p>
      <text:p text:style-name="P4">Ocenianie będzie uwzględniało w szczególności:</text:p>
      <text:list text:style-name="L2">
        <text:list-item>
          <text:p text:style-name="P8">stopień osiągnięcia wymagań edukacyjnych, </text:p>
        </text:list-item>
        <text:list-item>
          <text:p text:style-name="P8">wiedzę i umiejętności oraz ich wykorzystanie w praktyce, </text:p>
        </text:list-item>
        <text:list-item>
          <text:p text:style-name="P8">aktywność, zaangażowanie i systematyczność, </text:p>
        </text:list-item>
        <text:list-item>
          <text:p text:style-name="P8">wykonywanie zadań indywidualnych i grupowych, </text:p>
        </text:list-item>
        <text:list-item>
          <text:p text:style-name="P8">udział w projektach i działaniach praktycznych, </text:p>
        </text:list-item>
        <text:list-item>
          <text:p text:style-name="P8">samodzielność, odpowiedzialność i umiejętność współpracy, </text:p>
        </text:list-item>
        <text:list-item>
          <text:p text:style-name="P8">formułowanie wniosków i refleksji, </text:p>
        </text:list-item>
        <text:list-item>
          <text:p text:style-name="P8">samoocenę ucznia, </text:p>
        </text:list-item>
        <text:list-item>
          <text:p text:style-name="P9">realizację co najmniej jednego doświadczenia edukacyjnego w ciągu roku szkolnego. </text:p>
        </text:list-item>
      </text:list>
      <text:p text:style-name="P1"><text:span text:style-name="T2">Podsumowanie pracy może odbywać się z wykorzystaniem </text:span><text:span text:style-name="Strong_20_Emphasis"><text:span text:style-name="T4">kart samooceny i kart umiejętności</text:span></text:span><text:span text:style-name="T4"> </text:span><text:span text:style-name="T2">odnoszących się do realizowanych wymagań.</text:span></text:p>
      <text:p text:style-name="P5"><text:tab/>Doświadczenie edukacyjne będzie miało charakter praktyczny i może być realizowane indywidualnie lub zespołowo. Uczeń realizuje w każdym roku szkolnym <text:span text:style-name="T1">przynajmniej jedno</text:span> doświadczenie edukacyjne wybrane samodzielnie lub z nauczycielem:</text:p>
      <text:p text:style-name="P4">1) przygotowuje debatę na wybrany temat dotyczący zdrowia i bierze w niej udział;</text:p>
      <text:p text:style-name="P4">2) przez ustalony z nauczycielem czas monitoruje spożywane posiłki, ich kaloryczność oraz zawartość</text:p>
      <text:p text:style-name="P4">składników odżywczych, dokonuje podsumowania i formułuje wnioski o wpływie tej diety na jego zdrowie i samopoczucie;</text:p>
      <text:p text:style-name="P4">3) indywidualnie lub w grupie wyszukuje dostępne stacjonarnie lub przez Internet miejsca, które oferują</text:p>
      <text:p text:style-name="P4">nastolatkom wsparcie w trudnych sytuacjach;</text:p>
      <text:p text:style-name="P4">4) indywidualnie lub w grupie przygotowuje i prowadzi prostą kampanię informacyjną dotyczącą wyzwań</text:p>
      <text:p text:style-name="P4">zdrowotnych okresu dojrzewania;</text:p>
      <text:p text:style-name="P4">5) w grupie przygotowuje i przeprowadza zajęcia dotyczące wybranego aspektu zdrowia dla młodszych</text:p>
      <text:p text:style-name="P4">klas;</text:p>
      <text:p text:style-name="P4">6) przeprowadza wywiad z osobą zajmującą się profilaktyką uzależnień lub z innym ekspertem zajmującym</text:p>
      <text:p text:style-name="P4">się zdrowiem, utrwala wywiad w wybranej formie i prezentuje wnioski z rozmowy w formie ustalonej z nauczycielem;</text:p>
      <text:p text:style-name="P4">7) podejmuje inne działanie w obszarze edukacji zdrowotnej, ustalone z nauczycielem.</text:p>
      <text:p text:style-name="P1"><text:span text:style-name="T2"/></text:p>
      <text:p text:style-name="P1"><text:span text:style-name="T2">Na koniec semestru </text:span><text:span text:style-name="T3">(kl. VII i VIII) </text:span><text:span text:style-name="T2">i roku szkolnego </text:span><text:span text:style-name="T3">(kl. VII) </text:span><text:span text:style-name="T2">ustalana będzie </text:span><text:span text:style-name="Strong_20_Emphasis"><text:span text:style-name="T2">ocena klasyfikacyjna o charakterze sumującym</text:span></text:span><text:span text:style-name="T2">, wynikająca z całościowej analizy osiągnięć ucznia oraz stopnia spełnienia wymagań edukacyjnych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Times New Roman" fo:font-family="'Times New Roman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1" style:font-family-complex="'Lucida Sans'" style:font-family-generic-complex="system" style:font-pitch-complex="variable" style:font-size-complex="2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27T18:25:07.328000000</meta:creation-date>
    <dc:date>2026-09-01T13:49:15.214000000</dc:date>
    <meta:editing-duration>PT44M48S</meta:editing-duration>
    <meta:editing-cycles>4</meta:editing-cycles>
    <meta:generator>LibreOffice/7.6.2.1$Windows_X86_64 LibreOffice_project/56f7684011345957bbf33a7ee678afaf4d2ba333</meta:generator>
    <meta:document-statistic meta:table-count="0" meta:image-count="0" meta:object-count="0" meta:page-count="2" meta:paragraph-count="51" meta:word-count="675" meta:character-count="5086" meta:non-whitespace-character-count="4461"/>
  </office:meta>
</office:document-meta>
</file>